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einanlage"/><text:bookmark-start text:name="__RefHeading___scheinanlage_n_1"/><text:bookmark-start text:name="scheinanlage_n"/>Scheinanlage(n)<text:bookmark-end text:name="__RefHeading___scheinanlage_n_1"/><text:bookmark-end text:name="scheinanlage_n"/></text:h>
      <text:h text:style-name="Heading_20_4" text:outline-level="4"><text:bookmark-start text:name="__RefHeading___eine_scheinanlage_ein_scheinziel_was_ist_das_eigentlich_2"/><text:bookmark-start text:name="eine_scheinanlage_ein_scheinziel_was_ist_das_eigentlich"/>Eine Scheinanlage, ein Scheinziel? Was ist das eigentlich?<text:bookmark-end text:name="__RefHeading___eine_scheinanlage_ein_scheinziel_was_ist_das_eigentlich_2"/><text:bookmark-end text:name="eine_scheinanlage_ein_scheinziel_was_ist_das_eigentlich"/></text:h>
      <text:p text:style-name="Plugin_DivAlign2_Justify">Scheinanlagen oder Scheinziele hatten während des Zweiten Weltkrieges nur eine Aufgabe: sie sollten Bomberbesatzungen dazu verleiten, ihre Bomben nicht auf das eigentliche Ziel abzuwerfen, sondern eben auf das Scheinziel, die Scheinanlage. Scheinanlagen sollten Gerät oder Infrastrukturen schützen oder deren Verlust hinauszögern.</text:p>
      <text:p text:style-name="Horizontal_20_Line"/>
      <text:h text:style-name="Heading_20_4" text:outline-level="4"><text:bookmark-start text:name="__RefHeading___woraus_bestanden_scheinanlagen_3"/><text:bookmark-start text:name="woraus_bestanden_scheinanlagen"/>Woraus bestanden Scheinanlagen?<text:bookmark-end text:name="__RefHeading___woraus_bestanden_scheinanlagen_3"/><text:bookmark-end text:name="woraus_bestanden_scheinanlagen"/></text:h>
      <text:p text:style-name="Plugin_DivAlign2_Justify">Scheinanlagen wurden aus einfachen Materialien errichtet, so wurde z.B. verstärkt Holz genutzt, und deutlich weniger kam Stein zum Beispiel als Mauerwerk zum Einsatz. </text:p>
      <text:p text:style-name="Plugin_DivAlign2_Justify">Für die Simulation von Bränden wurden verstärkt Abfälle aus der Industrie. Alles was brennbar war und viel Rauch entwickelte schien geeignet. So wurde etwa aus der Öl / Benzin Herstellung Abfall verwendet. Ausschuß aus der Gummi Industrie, usw.</text:p>
      <text:p text:style-name="Plugin_DivAlign2_Justify">Diese Nachbauten waren in der Regel nicht sehr hoch, 1-2 Meter nur. Sie sollten aus der Luft sichtbar sein, überwiegend Nachts und tagsüber nicht zu erkennen sein. Wobei auch komplexe Scheinanlagen gab, die sowohl tagsüber sichtbar waren und ebenso in der Nacht. Dies waren meistens Industrieanlagen, die die ganzen aus der Luft sichtbaren Gebäude zeigten.</text:p>
      <text:p text:style-name="Horizontal_20_Line"/>
      <text:h text:style-name="Heading_20_4" text:outline-level="4"><text:bookmark-start text:name="__RefHeading___warum_funktionierten_scheinanlagen_4"/><text:bookmark-start text:name="warum_funktionierten_scheinanlagen"/>Warum funktionierten Scheinanlagen?<text:bookmark-end text:name="__RefHeading___warum_funktionierten_scheinanlagen_4"/><text:bookmark-end text:name="warum_funktionierten_scheinanlagen"/></text:h>
      <text:p text:style-name="Plugin_DivAlign2_Justify">Man darf nicht vergessen, das im Jahr 1939/1940 zu Kriegsbeginn Radar oder Funkmeß, wie das damals auf deutscher Seite hieß, noch in den Kinderschuhen steckte. Die feindlichen Flieger warfen ihre Bomben auf Sicht. Jedenfalls war das etwa bis Mitte 1943 der Fall. Und da man nicht endlos Zeit hat, wenn man im Flugzeug sitzt, die Bomben, die totbringende Fracht, abzuladen, haben sich viele Besatzungen dazu verleiten lassen, eben nicht das eigentliche Ziel anzugreifen, sondern ein Abbild, die Scheinanlage, die z.B. kurz vor dem eigentlichen Objekt in 2-8 Kilometer Entfernung, vom eigentlichen Ziel entfernt, lag.</text:p>
      <text:p text:style-name="Horizontal_20_Line"/>
      <text:h text:style-name="Heading_20_4" text:outline-level="4"><text:bookmark-start text:name="__RefHeading___welche_art_von_scheinanlagen_gab_es_5"/><text:bookmark-start text:name="welche_art_von_scheinanlagen_gab_es"/>Welche Art von Scheinanlagen gab es?<text:bookmark-end text:name="__RefHeading___welche_art_von_scheinanlagen_gab_es_5"/><text:bookmark-end text:name="welche_art_von_scheinanlagen_gab_es"/></text:h>
      <text:p text:style-name="Plugin_DivAlign2_Justify">Zur Einleitung könnte man sagen: alles was irgendwie kriegswichtig oder relevant für die Kriegsführung war, versuchte man als Scheinanlage zu bauen.</text:p>
      <text:h text:style-name="Heading_20_3" text:outline-level="3"><text:bookmark-start text:name="__RefHeading___beispiele_6"/><text:bookmark-start text:name="beispiele"/>Beispiele<text:bookmark-end text:name="__RefHeading___beispiele_6"/><text:bookmark-end text:name="beispiele"/></text:h>
      <text:h text:style-name="Heading_20_4" text:outline-level="4"><text:bookmark-start text:name="__RefHeading___grossscheinanlage_7"/><text:bookmark-start text:name="grossscheinanlage"/>Großscheinanlage<text:bookmark-end text:name="__RefHeading___grossscheinanlage_7"/><text:bookmark-end text:name="grossscheinanlage"/></text:h>
      <text:p text:style-name="Text_20_body">Abkürzung: G-S-Anlage<text:line-break/></text:p>
      <text:p text:style-name="Plugin_DivAlign2_Justify">waren Scheinanlagen, die deutlich größer waren, als das was damals üblich war. Sie dienten z.B. zur Darstellung einer ganzen Stadt oder von großen Industriezentren.</text:p>
      <text:p text:style-name="Text_20_body">Zum Beispiel die Scheinanlage V 500, die große Teile von Berlin darstellen sollte, fällt in diese Kategorie.<text:line-break/></text:p>
      <text:h text:style-name="Heading_20_4" text:outline-level="4"><text:bookmark-start text:name="__RefHeading___scheinanlagen_8"/><text:bookmark-start text:name="scheinanlagen"/>Scheinanlagen<text:bookmark-end text:name="__RefHeading___scheinanlagen_8"/><text:bookmark-end text:name="scheinanlagen"/></text:h>
      <text:p text:style-name="Text_20_body">Abkürzung: S-Anlage<text:line-break/></text:p>
      <text:p text:style-name="Text_20_body">===
Text hier
===</text:p>
      <text:h text:style-name="Heading_20_4" text:outline-level="4"><text:bookmark-start text:name="__RefHeading___scheinflughafen_9"/><text:bookmark-start text:name="scheinflughafen"/>Scheinflughafen<text:bookmark-end text:name="__RefHeading___scheinflughafen_9"/><text:bookmark-end text:name="scheinflughafen"/></text:h>
      <text:p text:style-name="Text_20_body">Abkürzung: S-Hafen<text:line-break/></text:p>
      <text:p text:style-name="Plugin_DivAlign2_Justify">=== Text hier ===</text:p>
      <text:h text:style-name="Heading_20_4" text:outline-level="4"><text:bookmark-start text:name="__RefHeading___kleinstscheinanlagen_10"/><text:bookmark-start text:name="kleinstscheinanlagen"/>Kleinstscheinanlagen<text:bookmark-end text:name="__RefHeading___kleinstscheinanlagen_10"/><text:bookmark-end text:name="kleinstscheinanlagen"/></text:h>
      <text:p text:style-name="Text_20_body">Abkürzung: K S-Anlage<text:line-break/></text:p>
      <text:p text:style-name="Plugin_DivAlign2_Justify">=== Text hier ===</text:p>
      <text:h text:style-name="Heading_20_4" text:outline-level="4"><text:bookmark-start text:name="__RefHeading___grossbrandanlagen_11"/><text:bookmark-start text:name="grossbrandanlagen"/>Großbrandanlagen<text:bookmark-end text:name="__RefHeading___grossbrandanlagen_11"/><text:bookmark-end text:name="grossbrandanlagen"/></text:h>
      <text:p text:style-name="Text_20_body">Abkürzung: G B Anlage<text:line-break/></text:p>
      <text:p text:style-name="Plugin_DivAlign2_Justify">=== Text hier ===</text:p>
      <text:h text:style-name="Heading_20_4" text:outline-level="4"><text:bookmark-start text:name="__RefHeading___erfolgsfeuer_12"/><text:bookmark-start text:name="erfolgsfeuer"/>Erfolgsfeuer<text:bookmark-end text:name="__RefHeading___erfolgsfeuer_12"/><text:bookmark-end text:name="erfolgsfeuer"/></text:h>
      <text:p text:style-name="Text_20_body">Abkürzung: ohne!<text:line-break/></text:p>
      <text:p text:style-name="Plugin_DivAlign2_Justify">=== Text hier ===</text:p>
      <text:h text:style-name="Heading_20_4" text:outline-level="4"><text:bookmark-start text:name="__RefHeading___scheinbaustellen_13"/><text:bookmark-start text:name="scheinbaustellen"/>Scheinbaustellen<text:bookmark-end text:name="__RefHeading___scheinbaustellen_13"/><text:bookmark-end text:name="scheinbaustellen"/></text:h>
      <text:p text:style-name="Text_20_body">Abkürzung: ohne!<text:line-break/></text:p>
      <text:p text:style-name="Plugin_DivAlign2_Justify">=== Text hier ===</text:p>
      <text:h text:style-name="Heading_20_4" text:outline-level="4"><text:bookmark-start text:name="__RefHeading___scheinflakstellungen_14"/><text:bookmark-start text:name="scheinflakstellungen"/>Scheinflakstellungen<text:bookmark-end text:name="__RefHeading___scheinflakstellungen_14"/><text:bookmark-end text:name="scheinflakstellungen"/></text:h>
      <text:p text:style-name="Text_20_body">Abkürzung: S-Flakstellungen<text:line-break/></text:p>
      <text:p text:style-name="Plugin_DivAlign2_Justify">=== Text hi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2::41:32</meta:creation-date>
    <dc:creator>Generated</dc:creator>
    <dc:date>2026-08-19T02::41:32</dc:date>
    <dc:language>en-US</dc:language>
    <meta:editing-cycles>1</meta:editing-cycles>
    <meta:editing-duration>PT0S</meta:editing-duration>
    <dc:title>scheinanlage</dc:title>
  </office:meta>
</office:document-meta>
</file>