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bjekte"/><text:bookmark-start text:name="__RefHeading___scheinanlagenobjekte_1"/><text:bookmark-start text:name="scheinanlagenobjekte"/>Scheinanlagen : Objekte<text:bookmark-end text:name="__RefHeading___scheinanlagenobjekte_1"/><text:bookmark-end text:name="scheinanlagenobjekte"/></text:h>
      <text:p text:style-name="Plugin_DivAlign2_Justify">Diese Seite ist der eigentliche Einstieg in das Thema. Auf den folgenden Seiten werden nach und nach Scheinanlagen vorgestellt. Wobei derzeit geplant ist, zwei Haupteinstiegsseiten zu verwenden.</text:p>
      <text:h text:style-name="Heading_20_4" text:outline-level="4"><text:bookmark-start text:name="__RefHeading___auflistung_2"/><text:bookmark-start text:name="auflistung"/>Auflistung<text:bookmark-end text:name="__RefHeading___auflistung_2"/><text:bookmark-end text:name="auflistung"/></text:h>
      <text:p text:style-name="Text_20_body"><text:a xlink:type="simple" xlink:href="https://www.wiki.scheinanlagen.de/doku.php/alphabetisch" text:style-name="Internet_20_link" text:visited-style-name="Visited_20_Internet_20_Link">Alphabet</text:a> | <text:a xlink:type="simple" xlink:href="https://www.wiki.scheinanlagen.de/doku.php/lgkdo:luftgaukommando" text:style-name="Internet_20_link" text:visited-style-name="Visited_20_Internet_20_Link">Luftgaukommando</text:a> | <text:a xlink:type="simple" xlink:href="https://www.wiki.scheinanlagen.de/doku.php/orte" text:style-name="Internet_20_link" text:visited-style-name="Visited_20_Internet_20_Link">Orte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00::55:28</meta:creation-date>
    <dc:creator>Generated</dc:creator>
    <dc:date>2026-08-19T00::55:28</dc:date>
    <dc:language>en-US</dc:language>
    <meta:editing-cycles>1</meta:editing-cycles>
    <meta:editing-duration>PT0S</meta:editing-duration>
    <dc:title>objekte</dc:title>
  </office:meta>
</office:document-meta>
</file>